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Contract Holder Name" office:value-type="string">
            <text:p>Contract Holder Name</text:p>
          </table:table-cell>
          <table:table-cell office:string-value="Contract Holder (DUNS)" office:value-type="string">
            <text:p>Contract Holder (DUNS)</text:p>
          </table:table-cell>
          <table:table-cell office:string-value="Operational Impact Area" office:value-type="string">
            <text:p>Operational Impact Area</text:p>
          </table:table-cell>
          <table:table-cell office:string-value="Imbalance Direction Desc" office:value-type="string">
            <text:p>Imbalance Direction Desc</text:p>
          </table:table-cell>
          <table:table-cell office:string-value="Posted Imbalance Qty" office:value-type="string">
            <text:p>Posted Imbalance Qty</text:p>
          </table:table-cell>
          <table:table-cell office:string-value="Svc Requester Name" office:value-type="string">
            <text:p>Svc Request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Contact Email Address" office:value-type="string">
            <text:p>Contact Email Address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ArcelorMittal Calvert LLC" office:value-type="string">
            <text:p>ArcelorMittal Calvert LLC</text:p>
          </table:table-cell>
          <table:table-cell office:string-value="079327916        " office:value-type="string">
            <text:p>079327916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73037" office:value-type="string">
            <text:p>-73037</text:p>
          </table:table-cell>
          <table:table-cell office:string-value="ArcelorMittal Calvert LLC" office:value-type="string">
            <text:p>ArcelorMittal Calvert LLC</text:p>
          </table:table-cell>
          <table:table-cell office:string-value="079327916        " office:value-type="string">
            <text:p>079327916 <text:s text:c="7"/></text:p>
          </table:table-cell>
          <table:table-cell office:string-value="ALLEN PARKER" office:value-type="string">
            <text:p>ALLEN PARKER</text:p>
          </table:table-cell>
          <table:table-cell office:string-value="251-247-2239" office:value-type="string">
            <text:p>251-247-2239</text:p>
          </table:table-cell>
          <table:table-cell office:string-value="aparker@cmcgas.com" office:value-type="string">
            <text:p>aparker@cmcga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BP Energy Company" office:value-type="string">
            <text:p>BP Energy Company</text:p>
          </table:table-cell>
          <table:table-cell office:string-value="625275755        " office:value-type="string">
            <text:p>625275755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108022" office:value-type="string">
            <text:p>-108022</text:p>
          </table:table-cell>
          <table:table-cell office:string-value="BP Energy Company" office:value-type="string">
            <text:p>BP Energy Company</text:p>
          </table:table-cell>
          <table:table-cell office:string-value="625275755        " office:value-type="string">
            <text:p>625275755 <text:s text:c="7"/></text:p>
          </table:table-cell>
          <table:table-cell office:string-value="Witt Dukes" office:value-type="string">
            <text:p>Witt Dukes</text:p>
          </table:table-cell>
          <table:table-cell office:string-value="251-445-1234" office:value-type="string">
            <text:p>251-445-1234</text:p>
          </table:table-cell>
          <table:table-cell office:string-value="witt.dukes@bp.com" office:value-type="string">
            <text:p>witt.dukes@bp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CenterPoint Energy Resources Corp. dba CenterPoint Energy Entex" office:value-type="string">
            <text:p>CenterPoint Energy Resources Corp. dba CenterPoint Energy Entex</text:p>
          </table:table-cell>
          <table:table-cell office:string-value="046700779        " office:value-type="string">
            <text:p>046700779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43" office:value-type="string">
            <text:p>-43</text:p>
          </table:table-cell>
          <table:table-cell office:string-value="CenterPoint Energy Resources Corp. dba CenterPoint Energy Entex" office:value-type="string">
            <text:p>CenterPoint Energy Resources Corp. dba CenterPoint Energy Entex</text:p>
          </table:table-cell>
          <table:table-cell office:string-value="046700779        " office:value-type="string">
            <text:p>046700779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Central Florida Tourism Oversight District" office:value-type="string">
            <text:p>Central Florida Tourism Oversight District</text:p>
          </table:table-cell>
          <table:table-cell office:string-value="091306597        " office:value-type="string">
            <text:p>091306597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3" office:value-type="string">
            <text:p>3</text:p>
          </table:table-cell>
          <table:table-cell office:string-value="Central Florida Tourism Oversight District" office:value-type="string">
            <text:p>Central Florida Tourism Oversight District</text:p>
          </table:table-cell>
          <table:table-cell office:string-value="091306597        " office:value-type="string">
            <text:p>091306597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City of Walker" office:value-type="string">
            <text:p>City of Walker</text:p>
          </table:table-cell>
          <table:table-cell office:string-value="050753656        " office:value-type="string">
            <text:p>050753656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769" office:value-type="string">
            <text:p>-769</text:p>
          </table:table-cell>
          <table:table-cell office:string-value="City of Walker" office:value-type="string">
            <text:p>City of Walker</text:p>
          </table:table-cell>
          <table:table-cell office:string-value="050753656        " office:value-type="string">
            <text:p>050753656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56979" office:value-type="string">
            <text:p>56979</text:p>
          </table:table-cell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ALLEN PARKER" office:value-type="string">
            <text:p>ALLEN PARKER</text:p>
          </table:table-cell>
          <table:table-cell office:string-value="251-247-2239" office:value-type="string">
            <text:p>251-247-2239</text:p>
          </table:table-cell>
          <table:table-cell office:string-value="aparker@cmcgas.com" office:value-type="string">
            <text:p>aparker@cmcga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Clone Capital LLC" office:value-type="string">
            <text:p>Clone Capital LLC</text:p>
          </table:table-cell>
          <table:table-cell office:string-value="074876576        " office:value-type="string">
            <text:p>074876576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3875" office:value-type="string">
            <text:p>-13875</text:p>
          </table:table-cell>
          <table:table-cell office:string-value="Clone Capital LLC" office:value-type="string">
            <text:p>Clone Capital LLC</text:p>
          </table:table-cell>
          <table:table-cell office:string-value="074876576        " office:value-type="string">
            <text:p>074876576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ConocoPhillips Company" office:value-type="string">
            <text:p>ConocoPhillips Company</text:p>
          </table:table-cell>
          <table:table-cell office:string-value="001368265        " office:value-type="string">
            <text:p>001368265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2619" office:value-type="string">
            <text:p>-2619</text:p>
          </table:table-cell>
          <table:table-cell office:string-value="ConocoPhillips Company" office:value-type="string">
            <text:p>ConocoPhillips Company</text:p>
          </table:table-cell>
          <table:table-cell office:string-value="001368265        " office:value-type="string">
            <text:p>001368265 <text:s text:c="7"/></text:p>
          </table:table-cell>
          <table:table-cell office:string-value="Nancy Coleman" office:value-type="string">
            <text:p>Nancy Coleman</text:p>
          </table:table-cell>
          <table:table-cell office:string-value="346-203-0303" office:value-type="string">
            <text:p>346-203-0303</text:p>
          </table:table-cell>
          <table:table-cell office:string-value="nancy.coleman@conocophillips.com" office:value-type="string">
            <text:p>nancy.coleman@conocophillip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5395" office:value-type="string">
            <text:p>-15395</text:p>
          </table:table-cell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Melanie Holbrook" office:value-type="string">
            <text:p>Melanie Holbrook</text:p>
          </table:table-cell>
          <table:table-cell office:string-value="980-373-1810" office:value-type="string">
            <text:p>980-373-1810</text:p>
          </table:table-cell>
          <table:table-cell office:string-value="melanie.holbrook@duke-energy.com" office:value-type="string">
            <text:p>melanie.holbrook@duke-energy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Edgar Minerals, Inc." office:value-type="string">
            <text:p>Edgar Minerals, Inc.</text:p>
          </table:table-cell>
          <table:table-cell office:string-value="828471487        " office:value-type="string">
            <text:p>828471487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2077" office:value-type="string">
            <text:p>-2077</text:p>
          </table:table-cell>
          <table:table-cell office:string-value="Edgar Minerals, Inc." office:value-type="string">
            <text:p>Edgar Minerals, Inc.</text:p>
          </table:table-cell>
          <table:table-cell office:string-value="828471487        " office:value-type="string">
            <text:p>828471487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841528859        " office:value-type="string">
            <text:p>841528859 <text:s text:c="7"/></text:p>
          </table:table-cell>
          <table:table-cell office:string-value="RECEIPT POINT IMBALANCE" office:value-type="string">
            <text:p>RECEIPT POINT IMBALANCE</text:p>
          </table:table-cell>
          <table:table-cell office:string-value="Due To Svc Requester" office:value-type="string">
            <text:p>Due To Svc Requester</text:p>
          </table:table-cell>
          <table:table-cell office:string-value="-8082" office:value-type="string">
            <text:p>-8082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841528859        " office:value-type="string">
            <text:p>841528859 <text:s text:c="7"/></text:p>
          </table:table-cell>
          <table:table-cell office:string-value="Jermaine Potter" office:value-type="string">
            <text:p>Jermaine Potter</text:p>
          </table:table-cell>
          <table:table-cell office:string-value="713-381-3830" office:value-type="string">
            <text:p>713-381-3830</text:p>
          </table:table-cell>
          <table:table-cell office:string-value="jmpotter@eprod.com" office:value-type="string">
            <text:p>jmpotter@eprod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841528859        " office:value-type="string">
            <text:p>841528859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1889" office:value-type="string">
            <text:p>1889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841528859        " office:value-type="string">
            <text:p>841528859 <text:s text:c="7"/></text:p>
          </table:table-cell>
          <table:table-cell office:string-value="Jermaine Potter" office:value-type="string">
            <text:p>Jermaine Potter</text:p>
          </table:table-cell>
          <table:table-cell office:string-value="713-381-3830" office:value-type="string">
            <text:p>713-381-3830</text:p>
          </table:table-cell>
          <table:table-cell office:string-value="jmpotter@eprod.com" office:value-type="string">
            <text:p>jmpotter@eprod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001294834        " office:value-type="string">
            <text:p>001294834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6857" office:value-type="string">
            <text:p>-6857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001294834        " office:value-type="string">
            <text:p>001294834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Florida Gas Utility" office:value-type="string">
            <text:p>Florida Gas Utility</text:p>
          </table:table-cell>
          <table:table-cell office:string-value="966335010        " office:value-type="string">
            <text:p>966335010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17257" office:value-type="string">
            <text:p>-117257</text:p>
          </table:table-cell>
          <table:table-cell office:string-value="Florida Gas Utility" office:value-type="string">
            <text:p>Florida Gas Utility</text:p>
          </table:table-cell>
          <table:table-cell office:string-value="966335010        " office:value-type="string">
            <text:p>966335010 <text:s text:c="7"/></text:p>
          </table:table-cell>
          <table:table-cell office:string-value="RENEE ROLLINS" office:value-type="string">
            <text:p>RENEE ROLLINS</text:p>
          </table:table-cell>
          <table:table-cell office:string-value="352-334-0778" office:value-type="string">
            <text:p>352-334-0778</text:p>
          </table:table-cell>
          <table:table-cell office:string-value="rrollins@flgas.com" office:value-type="string">
            <text:p>rrollins@flga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Florida Gas Utility" office:value-type="string">
            <text:p>Florida Gas Utility</text:p>
          </table:table-cell>
          <table:table-cell office:string-value="966335010        " office:value-type="string">
            <text:p>966335010 <text:s text:c="7"/></text:p>
          </table:table-cell>
          <table:table-cell office:string-value="NO NOTICE" office:value-type="string">
            <text:p>NO NOTICE</text:p>
          </table:table-cell>
          <table:table-cell office:string-value="Due To Svc Requester" office:value-type="string">
            <text:p>Due To Svc Requester</text:p>
          </table:table-cell>
          <table:table-cell office:string-value="-4819" office:value-type="string">
            <text:p>-4819</text:p>
          </table:table-cell>
          <table:table-cell office:string-value="Florida Gas Utility" office:value-type="string">
            <text:p>Florida Gas Utility</text:p>
          </table:table-cell>
          <table:table-cell office:string-value="966335010        " office:value-type="string">
            <text:p>966335010 <text:s text:c="7"/></text:p>
          </table:table-cell>
          <table:table-cell office:string-value="RENEE ROLLINS" office:value-type="string">
            <text:p>RENEE ROLLINS</text:p>
          </table:table-cell>
          <table:table-cell office:string-value="352-334-0778" office:value-type="string">
            <text:p>352-334-0778</text:p>
          </table:table-cell>
          <table:table-cell office:string-value="rrollins@flgas.com" office:value-type="string">
            <text:p>rrollins@flga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34836" office:value-type="string">
            <text:p>-34836</text:p>
          </table:table-cell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Sarah Robinson-Hegedus" office:value-type="string">
            <text:p>Sarah Robinson-Hegedus</text:p>
          </table:table-cell>
          <table:table-cell office:string-value="561-335-9907" office:value-type="string">
            <text:p>561-335-9907</text:p>
          </table:table-cell>
          <table:table-cell office:string-value="sarah.robinson-hegedus@fpl.com" office:value-type="string">
            <text:p>sarah.robinson-hegedus@fpl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37151" office:value-type="string">
            <text:p>-37151</text:p>
          </table:table-cell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Sarah Robinson-Hegedus" office:value-type="string">
            <text:p>Sarah Robinson-Hegedus</text:p>
          </table:table-cell>
          <table:table-cell office:string-value="561-335-9907" office:value-type="string">
            <text:p>561-335-9907</text:p>
          </table:table-cell>
          <table:table-cell office:string-value="sarah.robinson-hegedus@fpl.com" office:value-type="string">
            <text:p>sarah.robinson-hegedus@fpl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44907" office:value-type="string">
            <text:p>-144907</text:p>
          </table:table-cell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HEATHER RIZO-PATRON" office:value-type="string">
            <text:p>HEATHER RIZO-PATRON</text:p>
          </table:table-cell>
          <table:table-cell office:string-value="561-598-9612" office:value-type="string">
            <text:p>561-598-9612</text:p>
          </table:table-cell>
          <table:table-cell office:string-value="HPATRON@FPUC.COM" office:value-type="string">
            <text:p>HPATRON@FPUC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O NOTICE" office:value-type="string">
            <text:p>NO NOTICE</text:p>
          </table:table-cell>
          <table:table-cell office:string-value="Due To Svc Requester" office:value-type="string">
            <text:p>Due To Svc Requester</text:p>
          </table:table-cell>
          <table:table-cell office:string-value="-28963" office:value-type="string">
            <text:p>-28963</text:p>
          </table:table-cell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HEATHER RIZO-PATRON" office:value-type="string">
            <text:p>HEATHER RIZO-PATRON</text:p>
          </table:table-cell>
          <table:table-cell office:string-value="561-598-9612" office:value-type="string">
            <text:p>561-598-9612</text:p>
          </table:table-cell>
          <table:table-cell office:string-value="HPATRON@FPUC.COM" office:value-type="string">
            <text:p>HPATRON@FPUC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Gainesville Regional Utilities" office:value-type="string">
            <text:p>Gainesville Regional Utilities</text:p>
          </table:table-cell>
          <table:table-cell office:string-value="082635004        " office:value-type="string">
            <text:p>082635004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4363" office:value-type="string">
            <text:p>-4363</text:p>
          </table:table-cell>
          <table:table-cell office:string-value="Gainesville Regional Utilities" office:value-type="string">
            <text:p>Gainesville Regional Utilities</text:p>
          </table:table-cell>
          <table:table-cell office:string-value="082635004        " office:value-type="string">
            <text:p>082635004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Gant Energy Management" office:value-type="string">
            <text:p>Gant Energy Management</text:p>
          </table:table-cell>
          <table:table-cell office:string-value="100014342        " office:value-type="string">
            <text:p>100014342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15" office:value-type="string">
            <text:p>15</text:p>
          </table:table-cell>
          <table:table-cell office:string-value="Gant Energy Management" office:value-type="string">
            <text:p>Gant Energy Management</text:p>
          </table:table-cell>
          <table:table-cell office:string-value="100014342        " office:value-type="string">
            <text:p>100014342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4349" office:value-type="string">
            <text:p>-14349</text:p>
          </table:table-cell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Interconn Resources, LLC" office:value-type="string">
            <text:p>Interconn Resources, LLC</text:p>
          </table:table-cell>
          <table:table-cell office:string-value="129926408        " office:value-type="string">
            <text:p>129926408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2915" office:value-type="string">
            <text:p>-12915</text:p>
          </table:table-cell>
          <table:table-cell office:string-value="Interconn Resources, LLC" office:value-type="string">
            <text:p>Interconn Resources, LLC</text:p>
          </table:table-cell>
          <table:table-cell office:string-value="129926408        " office:value-type="string">
            <text:p>129926408 <text:s text:c="7"/></text:p>
          </table:table-cell>
          <table:table-cell office:string-value="KEVIN ROBERTS" office:value-type="string">
            <text:p>KEVIN ROBERTS</text:p>
          </table:table-cell>
          <table:table-cell office:string-value="832-325-1831" office:value-type="string">
            <text:p>832-325-1831</text:p>
          </table:table-cell>
          <table:table-cell office:string-value="kevinr@interconnresources.com" office:value-type="string">
            <text:p>kevinr@interconnresource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161310" office:value-type="string">
            <text:p>161310</text:p>
          </table:table-cell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O NOTICE" office:value-type="string">
            <text:p>NO NOTICE</text:p>
          </table:table-cell>
          <table:table-cell office:string-value="Due To Svc Requester" office:value-type="string">
            <text:p>Due To Svc Requester</text:p>
          </table:table-cell>
          <table:table-cell office:string-value="-216061" office:value-type="string">
            <text:p>-216061</text:p>
          </table:table-cell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Perry, City of" office:value-type="string">
            <text:p>Perry, City of</text:p>
          </table:table-cell>
          <table:table-cell office:string-value="065907537        " office:value-type="string">
            <text:p>065907537 <text:s text:c="7"/></text:p>
          </table:table-cell>
          <table:table-cell office:string-value="SFTS DELIVERY" office:value-type="string">
            <text:p>SFTS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532" office:value-type="string">
            <text:p>532</text:p>
          </table:table-cell>
          <table:table-cell office:string-value="Perry, City of" office:value-type="string">
            <text:p>Perry, City of</text:p>
          </table:table-cell>
          <table:table-cell office:string-value="065907537        " office:value-type="string">
            <text:p>065907537 <text:s text:c="7"/></text:p>
          </table:table-cell>
          <table:table-cell office:string-value="RENEE ROLLINS" office:value-type="string">
            <text:p>RENEE ROLLINS</text:p>
          </table:table-cell>
          <table:table-cell office:string-value="352-334-0778" office:value-type="string">
            <text:p>352-334-0778</text:p>
          </table:table-cell>
          <table:table-cell office:string-value="rrollins@flgas.com" office:value-type="string">
            <text:p>rrollins@flga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45711" office:value-type="string">
            <text:p>-45711</text:p>
          </table:table-cell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40110" office:value-type="string">
            <text:p>40110</text:p>
          </table:table-cell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CHRIS TILLMAN" office:value-type="string">
            <text:p>CHRIS TILLMAN</text:p>
          </table:table-cell>
          <table:table-cell office:string-value="334-427-3383" office:value-type="string">
            <text:p>334-427-3383</text:p>
          </table:table-cell>
          <table:table-cell office:string-value="chris.tillman@powersouth.com" office:value-type="string">
            <text:p>chris.tillman@powersouth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32006" office:value-type="string">
            <text:p>32006</text:p>
          </table:table-cell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Seth Jacobs" office:value-type="string">
            <text:p>Seth Jacobs</text:p>
          </table:table-cell>
          <table:table-cell office:string-value="321-946-7384" office:value-type="string">
            <text:p>321-946-7384</text:p>
          </table:table-cell>
          <table:table-cell office:string-value="Seth@RadiateEnergy.com" office:value-type="string">
            <text:p>Seth@RadiateEnergy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RECEIPT POINT IMBALANCE" office:value-type="string">
            <text:p>RECEIPT POINT IMBALANCE</text:p>
          </table:table-cell>
          <table:table-cell office:string-value="Due From Svc Requester" office:value-type="string">
            <text:p>Due From Svc Requester</text:p>
          </table:table-cell>
          <table:table-cell office:string-value="23" office:value-type="string">
            <text:p>23</text:p>
          </table:table-cell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Seth Jacobs" office:value-type="string">
            <text:p>Seth Jacobs</text:p>
          </table:table-cell>
          <table:table-cell office:string-value="321-946-7384" office:value-type="string">
            <text:p>321-946-7384</text:p>
          </table:table-cell>
          <table:table-cell office:string-value="Seth@RadiateEnergy.com" office:value-type="string">
            <text:p>Seth@RadiateEnergy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129" office:value-type="string">
            <text:p>-129</text:p>
          </table:table-cell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Seth Jacobs" office:value-type="string">
            <text:p>Seth Jacobs</text:p>
          </table:table-cell>
          <table:table-cell office:string-value="321-946-7384" office:value-type="string">
            <text:p>321-946-7384</text:p>
          </table:table-cell>
          <table:table-cell office:string-value="Seth@RadiateEnergy.com" office:value-type="string">
            <text:p>Seth@RadiateEnergy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861498608        " office:value-type="string">
            <text:p>861498608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6198" office:value-type="string">
            <text:p>-6198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861498608        " office:value-type="string">
            <text:p>861498608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Ratio Energy, Inc." office:value-type="string">
            <text:p>Ratio Energy, Inc.</text:p>
          </table:table-cell>
          <table:table-cell office:string-value="080067129        " office:value-type="string">
            <text:p>080067129 <text:s text:c="7"/></text:p>
          </table:table-cell>
          <table:table-cell office:string-value="RECEIPT POINT IMBALANCE" office:value-type="string">
            <text:p>RECEIPT POINT IMBALANCE</text:p>
          </table:table-cell>
          <table:table-cell office:string-value="Due To Svc Requester" office:value-type="string">
            <text:p>Due To Svc Requester</text:p>
          </table:table-cell>
          <table:table-cell office:string-value="-534" office:value-type="string">
            <text:p>-534</text:p>
          </table:table-cell>
          <table:table-cell office:string-value="Ratio Energy, Inc." office:value-type="string">
            <text:p>Ratio Energy, Inc.</text:p>
          </table:table-cell>
          <table:table-cell office:string-value="080067129        " office:value-type="string">
            <text:p>080067129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RTX Corporation, Pratt &amp; Whitney Division" office:value-type="string">
            <text:p>RTX Corporation, Pratt &amp; Whitney Division</text:p>
          </table:table-cell>
          <table:table-cell office:string-value="001447952        " office:value-type="string">
            <text:p>001447952 <text:s text:c="7"/></text:p>
          </table:table-cell>
          <table:table-cell office:string-value="SFTS DELIVERY" office:value-type="string">
            <text:p>SFTS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2808" office:value-type="string">
            <text:p>2808</text:p>
          </table:table-cell>
          <table:table-cell office:string-value="RTX Corporation, Pratt &amp; Whitney Division" office:value-type="string">
            <text:p>RTX Corporation, Pratt &amp; Whitney Division</text:p>
          </table:table-cell>
          <table:table-cell office:string-value="001447952        " office:value-type="string">
            <text:p>001447952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Sebring Gas System, Inc." office:value-type="string">
            <text:p>Sebring Gas System, Inc.</text:p>
          </table:table-cell>
          <table:table-cell office:string-value="849851837        " office:value-type="string">
            <text:p>849851837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71" office:value-type="string">
            <text:p>-171</text:p>
          </table:table-cell>
          <table:table-cell office:string-value="Sebring Gas System, Inc." office:value-type="string">
            <text:p>Sebring Gas System, Inc.</text:p>
          </table:table-cell>
          <table:table-cell office:string-value="849851837        " office:value-type="string">
            <text:p>849851837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25615" office:value-type="string">
            <text:p>25615</text:p>
          </table:table-cell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Kate Mysatyukow" office:value-type="string">
            <text:p>Kate Mysatyukow</text:p>
          </table:table-cell>
          <table:table-cell office:string-value="813-739-1426" office:value-type="string">
            <text:p>813-739-1426</text:p>
          </table:table-cell>
          <table:table-cell office:string-value="KMysatyukow@seminole-electric.com" office:value-type="string">
            <text:p>KMysatyukow@seminole-electric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837565548        " office:value-type="string">
            <text:p>837565548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277834" office:value-type="string">
            <text:p>-277834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837565548        " office:value-type="string">
            <text:p>837565548 <text:s text:c="7"/></text:p>
          </table:table-cell>
          <table:table-cell office:string-value="Jordan Sallee" office:value-type="string">
            <text:p>Jordan Sallee</text:p>
          </table:table-cell>
          <table:table-cell office:string-value="713-767-5325" office:value-type="string">
            <text:p>713-767-5325</text:p>
          </table:table-cell>
          <table:table-cell office:string-value="jordan.sallee@shell.com" office:value-type="string">
            <text:p>jordan.sallee@shell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Spotlight Energy, LLC" office:value-type="string">
            <text:p>Spotlight Energy, LLC</text:p>
          </table:table-cell>
          <table:table-cell office:string-value="079978564        " office:value-type="string">
            <text:p>079978564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10783" office:value-type="string">
            <text:p>-10783</text:p>
          </table:table-cell>
          <table:table-cell office:string-value="Spotlight Energy, LLC" office:value-type="string">
            <text:p>Spotlight Energy, LLC</text:p>
          </table:table-cell>
          <table:table-cell office:string-value="079978564        " office:value-type="string">
            <text:p>079978564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4031" office:value-type="string">
            <text:p>-14031</text:p>
          </table:table-cell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LAUREL Meyers" office:value-type="string">
            <text:p>LAUREL Meyers</text:p>
          </table:table-cell>
          <table:table-cell office:string-value="813-228-1263" office:value-type="string">
            <text:p>813-228-1263</text:p>
          </table:table-cell>
          <table:table-cell office:string-value="llmeyers@tecoenergy.com" office:value-type="string">
            <text:p>llmeyers@tecoenergy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884961244        " office:value-type="string">
            <text:p>884961244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1488" office:value-type="string">
            <text:p>1488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884961244        " office:value-type="string">
            <text:p>884961244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Town of Jay" office:value-type="string">
            <text:p>Town of Jay</text:p>
          </table:table-cell>
          <table:table-cell office:string-value="025205980        " office:value-type="string">
            <text:p>025205980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60" office:value-type="string">
            <text:p>-60</text:p>
          </table:table-cell>
          <table:table-cell office:string-value="Town of Jay" office:value-type="string">
            <text:p>Town of Jay</text:p>
          </table:table-cell>
          <table:table-cell office:string-value="025205980        " office:value-type="string">
            <text:p>025205980 <text:s text:c="7"/></text:p>
          </table:table-cell>
          <table:table-cell office:string-value="RENEE ROLLINS" office:value-type="string">
            <text:p>RENEE ROLLINS</text:p>
          </table:table-cell>
          <table:table-cell office:string-value="352-334-0778" office:value-type="string">
            <text:p>352-334-0778</text:p>
          </table:table-cell>
          <table:table-cell office:string-value="rrollins@flgas.com" office:value-type="string">
            <text:p>rrollins@flga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Trafigura Trading LLC" office:value-type="string">
            <text:p>Trafigura Trading LLC</text:p>
          </table:table-cell>
          <table:table-cell office:string-value="827776522        " office:value-type="string">
            <text:p>827776522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389" office:value-type="string">
            <text:p>389</text:p>
          </table:table-cell>
          <table:table-cell office:string-value="Trafigura Trading LLC" office:value-type="string">
            <text:p>Trafigura Trading LLC</text:p>
          </table:table-cell>
          <table:table-cell office:string-value="827776522        " office:value-type="string">
            <text:p>827776522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Tropicana Manufacturing Company, Inc." office:value-type="string">
            <text:p>Tropicana Manufacturing Company, Inc.</text:p>
          </table:table-cell>
          <table:table-cell office:string-value="828629175        " office:value-type="string">
            <text:p>828629175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3004" office:value-type="string">
            <text:p>-3004</text:p>
          </table:table-cell>
          <table:table-cell office:string-value="Tropicana Manufacturing Company, Inc." office:value-type="string">
            <text:p>Tropicana Manufacturing Company, Inc.</text:p>
          </table:table-cell>
          <table:table-cell office:string-value="828629175        " office:value-type="string">
            <text:p>828629175 <text:s text:c="7"/></text:p>
          </table:table-cell>
          <table:table-cell office:string-value="Zachary Schneider" office:value-type="string">
            <text:p>Zachary Schneider</text:p>
          </table:table-cell>
          <table:table-cell office:string-value="763-543-4639" office:value-type="string">
            <text:p>763-543-4639</text:p>
          </table:table-cell>
          <table:table-cell office:string-value="zschneider@world-kinect.com" office:value-type="string">
            <text:p>zschneider@world-kinect.com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6T11:38:48</meta:creation-date>
    <meta:editing-cycles>1</meta:editing-cycles>
    <dc:language>en</dc:language>
    <dc:creator>ZETHOU-WWEXT02P$</dc:creator>
    <dc:date>2026-08-16T11:38:48</dc:date>
    <meta:editing-duration>PT0.039S</meta:editing-duration>
  </office:meta>
</office:document-meta>
</file>