
<file path=META-INF/manifest.xml><?xml version="1.0" encoding="utf-8"?>
<manifest:manifest xmlns:manifest="urn:oasis:names:tc:opendocument:xmlns:manifest:1.0" manifest:version="1.2">
  <manifest:file-entry manifest:full-path="/" manifest:media-type="application/vnd.oasis.opendocument.spreadsheet"/>
  <manifest:file-entry manifest:full-path="content.xml" manifest:media-type="text/xml"/>
  <manifest:file-entry manifest:full-path="meta.xml" manifest:media-type="text/xml"/>
  <manifest:file-entry manifest:full-path="settings.xml" manifest:media-type="text/xml"/>
  <manifest:file-entry manifest:full-path="styles.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om="http://www.w3.org/2001/xml-events"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oo="http://openoffice.org/2004/office" xmlns:oooc="http://openoffice.org/2004/calc" xmlns:ooow="http://openoffice.org/2004/writer"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xmlns:xsd="http://www.w3.org/2001/XMLSchema" xmlns:xsi="http://www.w3.org/2001/XMLSchema-instance" office:version="1.2">
  <office:scripts/>
  <office:font-face-decls>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automatic-styles>
    <style:style style:family="table-column" style:name="co1">
      <style:table-column-properties fo:break-before="auto" style:column-width="2.267cm"/>
    </style:style>
    <style:style style:family="table-row" style:name="ro1">
      <style:table-row-properties fo:break-before="auto" style:row-height="0.453cm" style:use-optimal-row-height="true"/>
    </style:style>
    <style:style style:family="table" style:master-page-name="Default" style:name="ta1">
      <style:table-properties style:writing-mode="lr-tb" table:display="true"/>
    </style:style>
  </office:automatic-styles>
  <office:body>
    <office:spreadsheet>
      <table:table table:name="Sheet1" table:print="false" table:style-name="ta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row table:style-name="ro1">
          <table:table-cell office:string-value="allocationFlag" office:value-type="string">
            <text:p>allocationFlag</text:p>
          </table:table-cell>
          <table:table-cell office:string-value="assetNumber" office:value-type="string">
            <text:p>assetNumber</text:p>
          </table:table-cell>
          <table:table-cell office:string-value="autoApprInd" office:value-type="string">
            <text:p>autoApprInd</text:p>
          </table:table-cell>
          <table:table-cell office:string-value="criticalInd" office:value-type="string">
            <text:p>criticalInd</text:p>
          </table:table-cell>
          <table:table-cell office:string-value="displayOnEBB" office:value-type="string">
            <text:p>displayOnEBB</text:p>
          </table:table-cell>
          <table:table-cell office:string-value="docId" office:value-type="string">
            <text:p>docId</text:p>
          </table:table-cell>
          <table:table-cell office:string-value="effBeginDt" office:value-type="string">
            <text:p>effBeginDt</text:p>
          </table:table-cell>
          <table:table-cell office:string-value="effEndDt" office:value-type="string">
            <text:p>effEndDt</text:p>
          </table:table-cell>
          <table:table-cell office:string-value="emailSentInd" office:value-type="string">
            <text:p>emailSentInd</text:p>
          </table:table-cell>
          <table:table-cell office:string-value="id" office:value-type="string">
            <text:p>id</text:p>
          </table:table-cell>
          <table:table-cell office:string-value="noticeId" office:value-type="string">
            <text:p>noticeId</text:p>
          </table:table-cell>
          <table:table-cell office:string-value="noticeText" office:value-type="string">
            <text:p>noticeText</text:p>
          </table:table-cell>
          <table:table-cell office:string-value="optApprovalDt" office:value-type="string">
            <text:p>optApprovalDt</text:p>
          </table:table-cell>
          <table:table-cell office:string-value="optApprover" office:value-type="string">
            <text:p>optApprover</text:p>
          </table:table-cell>
          <table:table-cell office:string-value="org_grails_datastore_gorm_GormValidateable__errors" office:value-type="string">
            <text:p>org_grails_datastore_gorm_GormValidateable__errors</text:p>
          </table:table-cell>
          <table:table-cell office:string-value="org_grails_datastore_gorm_GormValidateable__skipValidate" office:value-type="string">
            <text:p>org_grails_datastore_gorm_GormValidateable__skipValidate</text:p>
          </table:table-cell>
          <table:table-cell office:string-value="org_grails_datastore_mapping_dirty_checking_DirtyCheckable__$changedProperties" office:value-type="string">
            <text:p>org_grails_datastore_mapping_dirty_checking_DirtyCheckable__$changedProperties</text:p>
          </table:table-cell>
          <table:table-cell office:string-value="postDt" office:value-type="string">
            <text:p>postDt</text:p>
          </table:table-cell>
          <table:table-cell office:string-value="postInd" office:value-type="string">
            <text:p>postInd</text:p>
          </table:table-cell>
          <table:table-cell office:string-value="regApprovalDt" office:value-type="string">
            <text:p>regApprovalDt</text:p>
          </table:table-cell>
          <table:table-cell office:string-value="regApprover" office:value-type="string">
            <text:p>regApprover</text:p>
          </table:table-cell>
          <table:table-cell office:string-value="removeOnEBb" office:value-type="string">
            <text:p>removeOnEBb</text:p>
          </table:table-cell>
          <table:table-cell office:string-value="reqResponseDesc" office:value-type="string">
            <text:p>reqResponseDesc</text:p>
          </table:table-cell>
          <table:table-cell office:string-value="requestedBy" office:value-type="string">
            <text:p>requestedBy</text:p>
          </table:table-cell>
          <table:table-cell office:string-value="responseDt" office:value-type="string">
            <text:p>responseDt</text:p>
          </table:table-cell>
          <table:table-cell office:string-value="subject" office:value-type="string">
            <text:p>subject</text:p>
          </table:table-cell>
          <table:table-cell office:string-value="transients" office:value-type="string">
            <text:p>transients</text:p>
          </table:table-cell>
          <table:table-cell office:string-value="typeInd" office:value-type="string">
            <text:p>typeInd</text:p>
          </table:table-cell>
          <table:table-cell office:string-value="updateDt" office:value-type="string">
            <text:p>updateDt</text:p>
          </table:table-cell>
          <table:table-cell office:string-value="updater" office:value-type="string">
            <text:p>updater</text:p>
          </table:table-cell>
        </table:table-row>
        <table:table-row>
          <table:table-cell office:string-value="N" office:value-type="string">
            <text:p>N</text:p>
          </table:table-cell>
          <table:table-cell office:string-value="2651" office:value-type="string">
            <text:p>2651</text:p>
          </table:table-cell>
          <table:table-cell office:string-value="N" office:value-type="string">
            <text:p>N</text:p>
          </table:table-cell>
          <table:table-cell office:string-value="N" office:value-type="string">
            <text:p>N</text:p>
          </table:table-cell>
          <table:table-cell office:string-value="" office:value-type="string">
            <text:p/>
          </table:table-cell>
          <table:table-cell office:string-value="" office:value-type="string">
            <text:p/>
          </table:table-cell>
          <table:table-cell office:string-value="2025-11-01 00:00:00.0" office:value-type="string">
            <text:p>2025-11-01 00:00:00.0</text:p>
          </table:table-cell>
          <table:table-cell office:string-value="" office:value-type="string">
            <text:p/>
          </table:table-cell>
          <table:table-cell office:string-value="N" office:value-type="string">
            <text:p>N</text:p>
          </table:table-cell>
          <table:table-cell office:string-value="" office:value-type="string">
            <text:p/>
          </table:table-cell>
          <table:table-cell office:string-value="31550" office:value-type="string">
            <text:p>31550</text:p>
          </table:table-cell>
          <table:table-cell office:string-value="&lt;p style=&quot;text-align: right;&quot;&gt;Date Posted: 08/01/2022&lt;/p&gt;&lt;h2&gt;TSP Name/TSP: GULF RUN TRANSMISSION, LLC&lt;/h2&gt;&lt;h2 style=&quot;text-align: center;&quot;&gt;Waste Heat Recovery&lt;br&gt;Potential Locations&lt;br&gt;August 2022&lt;/h2&gt;&lt;p style=&quot;text-align: left;&quot;&gt;Currently there are no compressor stations on Gulf Run Transmission, LLC that meet the economic criteria set out in the INGAA White Paper on Waste Heat Recovery of at least 15,000 Horsepower (Hp) operating at or more than a 60% load factor rate. Updates will be posted if changes occur.&lt;br&gt;&lt;br&gt;For more information, please contact:&lt;br&gt;Leif Jensen&lt;br&gt;VP Technical Services&lt;br&gt;713-989-4535&lt;/p&gt;" office:value-type="string">
            <text:p>&lt;p style="text-align: right;"&gt;Date Posted: 08/01/2022&lt;/p&gt;&lt;h2&gt;TSP Name/TSP: GULF RUN TRANSMISSION, LLC&lt;/h2&gt;&lt;h2 style="text-align: center;"&gt;Waste Heat Recovery&lt;br&gt;Potential Locations&lt;br&gt;August 2022&lt;/h2&gt;&lt;p style="text-align: left;"&gt;Currently there are no compressor stations on Gulf Run Transmission, LLC that meet the economic criteria set out in the INGAA White Paper on Waste Heat Recovery of at least 15,000 Horsepower (Hp) operating at or more than a 60% load factor rate. Updates will be posted if changes occur.&lt;br&gt;&lt;br&gt;For more information, please contact:&lt;br&gt;Leif Jensen&lt;br&gt;VP Technical Services&lt;br&gt;713-989-4535&lt;/p&gt;</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false" office:value-type="string">
            <text:p>false</text:p>
          </table:table-cell>
          <table:table-cell office:string-value="[:]" office:value-type="string">
            <text:p>[:]</text:p>
          </table:table-cell>
          <table:table-cell office:string-value="2022-08-01 00:00:00.0" office:value-type="string">
            <text:p>2022-08-01 00:00:00.0</text:p>
          </table:table-cell>
          <table:table-cell office:string-value="Y" office:value-type="string">
            <text:p>Y</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No Response Required" office:value-type="string">
            <text:p>No Response Required</text:p>
          </table:table-cell>
          <table:table-cell office:string-value="Larry Biediger, Regulatory" office:value-type="string">
            <text:p>Larry Biediger, Regulatory</text:p>
          </table:table-cell>
          <table:table-cell office:string-value="" office:value-type="string">
            <text:p/>
          </table:table-cell>
          <table:table-cell office:string-value="Gulf Run Transmission, LLC: Waste Heat Recovery Potential Locations" office:value-type="string">
            <text:p>Gulf Run Transmission, LLC: Waste Heat Recovery Potential Locations</text:p>
          </table:table-cell>
          <table:table-cell office:string-value="[]" office:value-type="string">
            <text:p>[]</text:p>
          </table:table-cell>
          <table:table-cell office:string-value="WHR" office:value-type="string">
            <text:p>WHR</text:p>
          </table:table-cell>
          <table:table-cell office:string-value="2022-11-01 06:18:26.51" office:value-type="string">
            <text:p>2022-11-01 06:18:26.51</text:p>
          </table:table-cell>
          <table:table-cell office:string-value="CHG0174566" office:value-type="string">
            <text:p>CHG0174566</text:p>
          </table:table-cell>
        </table:table-row>
      </table:table>
    </office:spreadshee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om="http://www.w3.org/2001/xml-events"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oo="http://openoffice.org/2004/office" xmlns:oooc="http://openoffice.org/2004/calc" xmlns:ooow="http://openoffice.org/2004/writer"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table-cell">
      <style:table-cell-properties style:decimal-places="2"/>
      <style:paragraph-properties style:tab-stop-distance="1.25cm"/>
      <style:text-properties style:font-name="Arial" style:font-name-asian="Lucida Sans Unicode" style:font-name-complex="Tahoma"/>
    </style:default-style>
    <number:number-style style:name="N0">
      <number:number number:min-integer-digits="1"/>
    </number:number-style>
    <number:currency-style style:name="N106P0" style:volatile="true">
      <number:number number:decimal-places="2" number:grouping="true" number:min-integer-digits="1"/>
      <number:text/>
    </number:currency-style>
    <number:currency-style style:name="N106">
      <style:text-properties fo:color="#ff0000"/>
      <number:text>-</number:text>
      <number:number number:decimal-places="2" number:grouping="true" number:min-integer-digits="1"/>
      <number:text/>
      <style:map style:apply-style-name="N106P0" style:condition="value()&gt;=0"/>
    </number:currency-style>
    <style:style style:family="table-cell" style:name="Default"/>
    <style:style style:family="table-cell" style:name="Result" style:parent-style-name="Default">
      <style:text-properties fo:font-style="italic" fo:font-weight="bold" style:text-underline-color="font-color" style:text-underline-style="solid" style:text-underline-width="auto"/>
    </style:style>
    <style:style style:data-style-name="N106" style:family="table-cell" style:name="Result2" style:parent-style-name="Result"/>
    <style:style style:family="table-cell" style:name="Heading" style:parent-style-name="Default">
      <style:table-cell-properties style:repeat-content="false" style:text-align-source="fix"/>
      <style:paragraph-properties fo:text-align="center"/>
      <style:text-properties fo:font-size="16pt" fo:font-style="italic" fo:font-weight="bold"/>
    </style:style>
    <style:style style:family="table-cell" style:name="Heading1" style:parent-style-name="Heading">
      <style:table-cell-properties style:rotation-angle="90"/>
    </style:style>
  </office:styles>
  <office:automatic-styles>
    <style:page-layout style:name="pm1">
      <style:page-layout-properties style:writing-mode="lr-tb"/>
      <style:header-style>
        <style:header-footer-properties fo:margin-bottom="0.25cm" fo:margin-left="0cm" fo:margin-right="0cm" fo:min-height="0.751cm"/>
      </style:header-style>
      <style:footer-style>
        <style:header-footer-properties fo:margin-left="0cm" fo:margin-right="0cm" fo:margin-top="0.25cm" fo:min-height="0.751cm"/>
      </style:footer-style>
    </style:page-layout>
    <style:page-layout style:name="pm2">
      <style:page-layout-properties style:writing-mode="lr-tb"/>
      <style:header-style>
        <style:header-footer-properties fo:background-color="#c0c0c0" fo:border="0.088cm solid #000000" fo:margin-bottom="0.25cm" fo:margin-left="0cm" fo:margin-right="0cm" fo:min-height="0.751cm" fo:padding="0.018cm">
          <style:background-image/>
        </style:header-footer-properties>
      </style:header-style>
      <style:footer-style>
        <style:header-footer-properties fo:background-color="#c0c0c0" fo:border="0.088cm solid #000000" fo:margin-left="0cm" fo:margin-right="0cm" fo:margin-top="0.25cm" fo:min-height="0.751cm" fo:padding="0.018cm">
          <style:background-image/>
        </style:header-footer-properties>
      </style:footer-style>
    </style:page-layout>
  </office:automatic-styles>
  <office:master-styles>
    <style:master-page style:name="Default" style:page-layout-name="pm1">
      <style:header>
        <text:p><text:sheet-name>???</text:sheet-name></text:p>
      </style:header>
      <style:header-left style:display="false"/>
      <style:footer>
        <text:p>Page <text:page-number>1</text:page-number></text:p>
      </style:footer>
      <style:footer-left style:display="false"/>
    </style:master-page>
    <style:master-page style:name="Report" style:page-layout-name="pm2">
      <style:header>
        <style:region-left>
          <text:p><text:sheet-name>???</text:sheet-name> (<text:title>???</text:title>)</text:p>
        </style:region-left>
        <style:region-right/>
      </style:header>
      <style:header-left style:display="false"/>
      <style:footer>
        <text:p>Page <text:page-number>1</text:page-number> / <text:page-count>99</text:page-count></text:p>
      </style:footer>
      <style:footer-left style:display="false"/>
    </style:master-page>
  </office:master-styles>
</office:document-styles>
</file>

<file path=meta.xml><?xml version="1.0" encoding="utf-8"?>
<office:document-meta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oo="http://openoffice.org/2004/office"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meta>
    <meta:generator>ODFDOM/0.8.7</meta:generator>
    <meta:initial-creator>ZETHOU-WWEXT02P$</meta:initial-creator>
    <meta:creation-date>2026-08-16T14:57:34</meta:creation-date>
    <meta:editing-cycles>1</meta:editing-cycles>
    <dc:language>en</dc:language>
    <dc:creator>ZETHOU-WWEXT02P$</dc:creator>
    <dc:date>2026-08-16T14:57:34</dc:date>
    <meta:editing-duration>PT0.008S</meta:editing-duration>
  </office:meta>
</office:document-meta>
</file>