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7:32PM" office:value-type="string">
            <text:p>Aug 17 2026 <text:s text:c="1"/>7:32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59" office:value-type="string">
            <text:p>120059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6:36PM" office:value-type="string">
            <text:p>Aug 17 2026 <text:s text:c="1"/>6:36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57" office:value-type="string">
            <text:p>12005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6:36PM" office:value-type="string">
            <text:p>Aug 17 2026 <text:s text:c="1"/>6:36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56" office:value-type="string">
            <text:p>12005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6:36PM" office:value-type="string">
            <text:p>Aug 17 2026 <text:s text:c="1"/>6:36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55" office:value-type="string">
            <text:p>12005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3:05PM" office:value-type="string">
            <text:p>Aug 17 2026 <text:s text:c="1"/>3:05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51" office:value-type="string">
            <text:p>120051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3:05PM" office:value-type="string">
            <text:p>Aug 17 2026 <text:s text:c="1"/>3:05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50" office:value-type="string">
            <text:p>120050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1:52PM" office:value-type="string">
            <text:p>Aug 17 2026 <text:s text:c="1"/>1:5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47" office:value-type="string">
            <text:p>120047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1:52PM" office:value-type="string">
            <text:p>Aug 17 2026 <text:s text:c="1"/>1:5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46" office:value-type="string">
            <text:p>120046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 1:52PM" office:value-type="string">
            <text:p>Aug 17 2026 <text:s text:c="1"/>1:52PM</text:p>
          </table:table-cell>
          <table:table-cell office:string-value="Aug 18 2026  9:00AM" office:value-type="string">
            <text:p>Aug 18 2026 <text:s text:c="1"/>9:00AM</text:p>
          </table:table-cell>
          <table:table-cell office:string-value="Aug 19 2026  8:59AM" office:value-type="string">
            <text:p>Aug 19 2026 <text:s text:c="1"/>8:59AM</text:p>
          </table:table-cell>
          <table:table-cell office:string-value="120045" office:value-type="string">
            <text:p>120045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10:40AM" office:value-type="string">
            <text:p>Aug 17 2026 10:40A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40" office:value-type="string">
            <text:p>120040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7 2026 10:40AM" office:value-type="string">
            <text:p>Aug 17 2026 10:40A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39" office:value-type="string">
            <text:p>120039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6:35PM" office:value-type="string">
            <text:p>Aug 16 2026 <text:s text:c="1"/>6:35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33" office:value-type="string">
            <text:p>120033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6:35PM" office:value-type="string">
            <text:p>Aug 16 2026 <text:s text:c="1"/>6:35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34" office:value-type="string">
            <text:p>120034</text:p>
          </table:table-cell>
          <table:table-cell office:string-value="ATOKA 2 POINT GROUP" office:value-type="string">
            <text:p>ATOKA 2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6:35PM" office:value-type="string">
            <text:p>Aug 16 2026 <text:s text:c="1"/>6:35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32" office:value-type="string">
            <text:p>120032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6:35PM" office:value-type="string">
            <text:p>Aug 16 2026 <text:s text:c="1"/>6:35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31" office:value-type="string">
            <text:p>120031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1:36PM" office:value-type="string">
            <text:p>Aug 16 2026 <text:s text:c="1"/>1:36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24" office:value-type="string">
            <text:p>120024</text:p>
          </table:table-cell>
          <table:table-cell office:string-value="WEST TEXAS LATERAL" office:value-type="string">
            <text:p>WEST TEXAS LATERAL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1:36PM" office:value-type="string">
            <text:p>Aug 16 2026 <text:s text:c="1"/>1:36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25" office:value-type="string">
            <text:p>120025</text:p>
          </table:table-cell>
          <table:table-cell office:string-value="ATOKA 2 POINT GROUP" office:value-type="string">
            <text:p>ATOKA 2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1:36PM" office:value-type="string">
            <text:p>Aug 16 2026 <text:s text:c="1"/>1:36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26" office:value-type="string">
            <text:p>120026</text:p>
          </table:table-cell>
          <table:table-cell office:string-value="3 BEAR LEA" office:value-type="string">
            <text:p>3 BEAR LEA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1:36PM" office:value-type="string">
            <text:p>Aug 16 2026 <text:s text:c="1"/>1:36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23" office:value-type="string">
            <text:p>120023</text:p>
          </table:table-cell>
          <table:table-cell office:string-value="M/L THOREAU WEST SYSTEM" office:value-type="string">
            <text:p>M/L THOREAU WEST SYSTEM</text:p>
          </table:table-cell>
          <table:table-cell office:string-value="" office:value-type="string">
            <text:p/>
          </table:table-cell>
        </table:table-row>
        <table:table-row>
          <table:table-cell office:string-value="Capacity Constraint" office:value-type="string">
            <text:p>Capacity Constraint</text:p>
          </table:table-cell>
          <table:table-cell office:string-value="Aug 16 2026  1:36PM" office:value-type="string">
            <text:p>Aug 16 2026 <text:s text:c="1"/>1:36PM</text:p>
          </table:table-cell>
          <table:table-cell office:string-value="Aug 17 2026  9:00AM" office:value-type="string">
            <text:p>Aug 17 2026 <text:s text:c="1"/>9:00AM</text:p>
          </table:table-cell>
          <table:table-cell office:string-value="Aug 18 2026  8:59AM" office:value-type="string">
            <text:p>Aug 18 2026 <text:s text:c="1"/>8:59AM</text:p>
          </table:table-cell>
          <table:table-cell office:string-value="120022" office:value-type="string">
            <text:p>120022</text:p>
          </table:table-cell>
          <table:table-cell office:string-value="GUYMAN POINT GROUP" office:value-type="string">
            <text:p>GUYMAN POINT GROUP</text:p>
          </table:table-cell>
          <table:table-cell office:string-value="" office:value-type="string">
            <text:p/>
          </table:table-cell>
        </table:table-row>
        <table:table-row>
          <table:table-cell office:string-value="TSP Capacity Offering" office:value-type="string">
            <text:p>TSP Capacity Offering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Jul 29 2026  8:59AM" office:value-type="string">
            <text:p>Jul 29 2026 <text:s text:c="1"/>8:59AM</text:p>
          </table:table-cell>
          <table:table-cell office:string-value="Aug 21 2026 12:00PM" office:value-type="string">
            <text:p>Aug 21 2026 12:00PM</text:p>
          </table:table-cell>
          <table:table-cell office:string-value="119613" office:value-type="string">
            <text:p>119613</text:p>
          </table:table-cell>
          <table:table-cell office:string-value="TW SJ-EOT Open Season" office:value-type="string">
            <text:p>TW SJ-EOT Open Season</text:p>
          </table:table-cell>
          <table:table-cell office:string-value="" office:value-type="string">
            <text:p/>
          </table:table-cell>
        </table:table-row>
        <table:table-row>
          <table:table-cell office:string-value="Phone List" office:value-type="string">
            <text:p>Phone List</text:p>
          </table:table-cell>
          <table:table-cell office:string-value="Jul 22 2026  8:45AM" office:value-type="string">
            <text:p>Jul 22 2026 <text:s text:c="1"/>8:45AM</text:p>
          </table:table-cell>
          <table:table-cell office:string-value="Jul 22 2026  8:44AM" office:value-type="string">
            <text:p>Jul 22 2026 <text:s text:c="1"/>8:44AM</text:p>
          </table:table-cell>
          <table:table-cell office:string-value="Dec 31 2999 12:00PM" office:value-type="string">
            <text:p>Dec 31 2999 12:00PM</text:p>
          </table:table-cell>
          <table:table-cell office:string-value="119468" office:value-type="string">
            <text:p>119468</text:p>
          </table:table-cell>
          <table:table-cell office:string-value="Contact List" office:value-type="string">
            <text:p>Contact List</text:p>
          </table:table-cell>
          <table:table-cell office:string-value="" office:value-type="string">
            <text:p/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 9:38AM" office:value-type="string">
            <text:p>Nov 28 2022 <text:s text:c="1"/>9:38AM</text:p>
          </table:table-cell>
          <table:table-cell office:string-value="Nov 28 2022  9:37AM" office:value-type="string">
            <text:p>Nov 28 2022 <text:s text:c="1"/>9:37AM</text:p>
          </table:table-cell>
          <table:table-cell office:string-value="Dec 31 2999 12:00PM" office:value-type="string">
            <text:p>Dec 31 2999 12:00PM</text:p>
          </table:table-cell>
          <table:table-cell office:string-value="91645" office:value-type="string">
            <text:p>91645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48</meta:creation-date>
    <meta:editing-cycles>1</meta:editing-cycles>
    <dc:language>en</dc:language>
    <dc:creator>ZETHOU-WWEXT03P$</dc:creator>
    <dc:date>2026-08-17T20:21:48</dc:date>
    <meta:editing-duration>PT0.014S</meta:editing-duration>
  </office:meta>
</office:document-meta>
</file>