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16 2026  7:17AM" office:value-type="string">
            <text:p>Aug 16 2026 <text:s text:c="1"/>7:17AM</text:p>
          </table:table-cell>
          <table:table-cell office:string-value="Aug 16 2026  7:07AM" office:value-type="string">
            <text:p>Aug 16 2026 <text:s text:c="1"/>7:07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120020" office:value-type="string">
            <text:p>120020</text:p>
          </table:table-cell>
          <table:table-cell office:string-value="CRITICAL NOTICE - SAME DAY - UNDERAGE ALERT - PHOENIX AREA" office:value-type="string">
            <text:p>CRITICAL NOTICE - SAME DAY - UNDERAGE ALERT - PHOENIX AREA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38:50</meta:creation-date>
    <meta:editing-cycles>1</meta:editing-cycles>
    <dc:language>en</dc:language>
    <dc:creator>ZETHOU-WWEXT02P$</dc:creator>
    <dc:date>2026-08-16T11:38:50</dc:date>
    <meta:editing-duration>PT0.003S</meta:editing-duration>
  </office:meta>
</office:document-meta>
</file>