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186729" office:value-type="string">
            <text:p>186729</text:p>
          </table:table-cell>
          <table:table-cell office:string-value="478271" office:value-type="string">
            <text:p>478271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5" office:value-type="string">
            <text:p>415</text:p>
          </table:table-cell>
          <table:table-cell office:string-value="9585" office:value-type="string">
            <text:p>958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36372" office:value-type="string">
            <text:p>336372</text:p>
          </table:table-cell>
          <table:table-cell office:string-value="763628" office:value-type="string">
            <text:p>763628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0" office:value-type="string">
            <text:p>10</text:p>
          </table:table-cell>
          <table:table-cell office:string-value="1690" office:value-type="string">
            <text:p>16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3461" office:value-type="string">
            <text:p>33461</text:p>
          </table:table-cell>
          <table:table-cell office:string-value="166539" office:value-type="string">
            <text:p>16653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" office:value-type="string">
            <text:p>7</text:p>
          </table:table-cell>
          <table:table-cell office:string-value="9993" office:value-type="string">
            <text:p>999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50" office:value-type="string">
            <text:p>150</text:p>
          </table:table-cell>
          <table:table-cell office:string-value="1850" office:value-type="string">
            <text:p>1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4" office:value-type="string">
            <text:p>44</text:p>
          </table:table-cell>
          <table:table-cell office:string-value="4956" office:value-type="string">
            <text:p>49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" office:value-type="string">
            <text:p>22</text:p>
          </table:table-cell>
          <table:table-cell office:string-value="4978" office:value-type="string">
            <text:p>49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" office:value-type="string">
            <text:p>11</text:p>
          </table:table-cell>
          <table:table-cell office:string-value="4989" office:value-type="string">
            <text:p>49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2689" office:value-type="string">
            <text:p>52689</text:p>
          </table:table-cell>
          <table:table-cell office:string-value="87311" office:value-type="string">
            <text:p>87311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79" office:value-type="string">
            <text:p>79</text:p>
          </table:table-cell>
          <table:table-cell office:string-value="2621" office:value-type="string">
            <text:p>262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246230" office:value-type="string">
            <text:p>246230</text:p>
          </table:table-cell>
          <table:table-cell office:string-value="203770" office:value-type="string">
            <text:p>2037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4094" office:value-type="string">
            <text:p>14094</text:p>
          </table:table-cell>
          <table:table-cell office:string-value="85906" office:value-type="string">
            <text:p>8590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8229" office:value-type="string">
            <text:p>78229</text:p>
          </table:table-cell>
          <table:table-cell office:string-value="91771" office:value-type="string">
            <text:p>917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8089" office:value-type="string">
            <text:p>88089</text:p>
          </table:table-cell>
          <table:table-cell office:string-value="21911" office:value-type="string">
            <text:p>219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20901" office:value-type="string">
            <text:p>20901</text:p>
          </table:table-cell>
          <table:table-cell office:string-value="129099" office:value-type="string">
            <text:p>129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35050" office:value-type="string">
            <text:p>35050</text:p>
          </table:table-cell>
          <table:table-cell office:string-value="9950" office:value-type="string">
            <text:p>9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7001" office:value-type="string">
            <text:p>37001</text:p>
          </table:table-cell>
          <table:table-cell office:string-value="462999" office:value-type="string">
            <text:p>462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75" office:value-type="string">
            <text:p>675</text:p>
          </table:table-cell>
          <table:table-cell office:string-value="765" office:value-type="string">
            <text:p>7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31416" office:value-type="string">
            <text:p>531416</text:p>
          </table:table-cell>
          <table:table-cell office:string-value="368584" office:value-type="string">
            <text:p>36858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2694" office:value-type="string">
            <text:p>192694</text:p>
          </table:table-cell>
          <table:table-cell office:string-value="7306" office:value-type="string">
            <text:p>7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" office:value-type="string">
            <text:p>1</text:p>
          </table:table-cell>
          <table:table-cell office:string-value="1299" office:value-type="string">
            <text:p>1299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11" office:value-type="string">
            <text:p>10111</text:p>
          </table:table-cell>
          <table:table-cell office:string-value="214889" office:value-type="string">
            <text:p>21488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3841" office:value-type="string">
            <text:p>3841</text:p>
          </table:table-cell>
          <table:table-cell office:string-value="271159" office:value-type="string">
            <text:p>2711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40097" office:value-type="string">
            <text:p>40097</text:p>
          </table:table-cell>
          <table:table-cell office:string-value="249903" office:value-type="string">
            <text:p>249903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23850" office:value-type="string">
            <text:p>123850</text:p>
          </table:table-cell>
          <table:table-cell office:string-value="76150" office:value-type="string">
            <text:p>761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5" office:value-type="string">
            <text:p>45</text:p>
          </table:table-cell>
          <table:table-cell office:string-value="955" office:value-type="string">
            <text:p>9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2" office:value-type="string">
            <text:p>72</text:p>
          </table:table-cell>
          <table:table-cell office:string-value="99928" office:value-type="string">
            <text:p>9992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9741" office:value-type="string">
            <text:p>69741</text:p>
          </table:table-cell>
          <table:table-cell office:string-value="50259" office:value-type="string">
            <text:p>5025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18555" office:value-type="string">
            <text:p>18555</text:p>
          </table:table-cell>
          <table:table-cell office:string-value="68445" office:value-type="string">
            <text:p>68445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13897" office:value-type="string">
            <text:p>13897</text:p>
          </table:table-cell>
          <table:table-cell office:string-value="54103" office:value-type="string">
            <text:p>5410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01331" office:value-type="string">
            <text:p>101331</text:p>
          </table:table-cell>
          <table:table-cell office:string-value="19669" office:value-type="string">
            <text:p>1966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43345" office:value-type="string">
            <text:p>43345</text:p>
          </table:table-cell>
          <table:table-cell office:string-value="176655" office:value-type="string">
            <text:p>1766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008" office:value-type="string">
            <text:p>1008</text:p>
          </table:table-cell>
          <table:table-cell office:string-value="10992" office:value-type="string">
            <text:p>1099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25" office:value-type="string">
            <text:p>125</text:p>
          </table:table-cell>
          <table:table-cell office:string-value="4875" office:value-type="string">
            <text:p>48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73601" office:value-type="string">
            <text:p>73601</text:p>
          </table:table-cell>
          <table:table-cell office:string-value="926399" office:value-type="string">
            <text:p>9263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3636" office:value-type="string">
            <text:p>23636</text:p>
          </table:table-cell>
          <table:table-cell office:string-value="231364" office:value-type="string">
            <text:p>2313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32800" office:value-type="string">
            <text:p>232800</text:p>
          </table:table-cell>
          <table:table-cell office:string-value="767200" office:value-type="string">
            <text:p>7672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44569" office:value-type="string">
            <text:p>144569</text:p>
          </table:table-cell>
          <table:table-cell office:string-value="130431" office:value-type="string">
            <text:p>13043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19052" office:value-type="string">
            <text:p>419052</text:p>
          </table:table-cell>
          <table:table-cell office:string-value="80948" office:value-type="string">
            <text:p>8094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7489" office:value-type="string">
            <text:p>177489</text:p>
          </table:table-cell>
          <table:table-cell office:string-value="172511" office:value-type="string">
            <text:p>172511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3796" office:value-type="string">
            <text:p>53796</text:p>
          </table:table-cell>
          <table:table-cell office:string-value="146204" office:value-type="string">
            <text:p>14620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18782" office:value-type="string">
            <text:p>18782</text:p>
          </table:table-cell>
          <table:table-cell office:string-value="111218" office:value-type="string">
            <text:p>11121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6106" office:value-type="string">
            <text:p>26106</text:p>
          </table:table-cell>
          <table:table-cell office:string-value="273894" office:value-type="string">
            <text:p>2738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77276" office:value-type="string">
            <text:p>177276</text:p>
          </table:table-cell>
          <table:table-cell office:string-value="242724" office:value-type="string">
            <text:p>242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9" office:value-type="string">
            <text:p>399</text:p>
          </table:table-cell>
          <table:table-cell office:string-value="601" office:value-type="string">
            <text:p>60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19643" office:value-type="string">
            <text:p>219643</text:p>
          </table:table-cell>
          <table:table-cell office:string-value="280357" office:value-type="string">
            <text:p>280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339" office:value-type="string">
            <text:p>13339</text:p>
          </table:table-cell>
          <table:table-cell office:string-value="241661" office:value-type="string">
            <text:p>24166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361" office:value-type="string">
            <text:p>46361</text:p>
          </table:table-cell>
          <table:table-cell office:string-value="193639" office:value-type="string">
            <text:p>19363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19:43</meta:creation-date>
    <meta:editing-cycles>1</meta:editing-cycles>
    <dc:language>en</dc:language>
    <dc:creator>ZETHOU-WWEXT04P$</dc:creator>
    <dc:date>2026-08-17T20:19:43</dc:date>
    <meta:editing-duration>PT0.300S</meta:editing-duration>
  </office:meta>
</office:document-meta>
</file>