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0" office:value-type="string">
            <text:p>0</text:p>
          </table:table-cell>
          <table:table-cell office:string-value="190000" office:value-type="string">
            <text:p>19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E   " office:value-type="string">
            <text:p>SWGSE <text:s text:c="2"/></text:p>
          </table:table-cell>
          <table:table-cell office:string-value="SOUTHWEST GAS EAST STORAGE" office:value-type="string">
            <text:p>SOUTHWEST GAS EA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" office:value-type="string">
            <text:p>1</text:p>
          </table:table-cell>
          <table:table-cell office:string-value="189999" office:value-type="string">
            <text:p>1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2" office:value-type="string">
            <text:p>8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0658" office:value-type="string">
            <text:p>40658</text:p>
          </table:table-cell>
          <table:table-cell office:string-value="159342" office:value-type="string">
            <text:p>15934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WGSW   " office:value-type="string">
            <text:p>SWGSW <text:s text:c="2"/></text:p>
          </table:table-cell>
          <table:table-cell office:string-value="SOUTHWEST GAS WEST STORAGE" office:value-type="string">
            <text:p>SOUTHWEST GAS WEST STORA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outhwest Gas Storage Company" office:value-type="string">
            <text:p>Southwest Gas Storag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6" office:value-type="string">
            <text:p>-1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16T16:40:40</meta:creation-date>
    <meta:editing-cycles>1</meta:editing-cycles>
    <dc:language>en</dc:language>
    <dc:creator>ZETHOU-WWEXT02P$</dc:creator>
    <dc:date>2026-08-16T16:40:40</dc:date>
    <meta:editing-duration>PT0.011S</meta:editing-duration>
  </office:meta>
</office:document-meta>
</file>