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9763" office:value-type="string">
            <text:p>839763</text:p>
          </table:table-cell>
          <table:table-cell office:string-value="237" office:value-type="string">
            <text:p>23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252000" office:value-type="string">
            <text:p>252000</text:p>
          </table:table-cell>
          <table:table-cell office:string-value="548000" office:value-type="string">
            <text:p>548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1000" office:value-type="string">
            <text:p>161000</text:p>
          </table:table-cell>
          <table:table-cell office:string-value="139000" office:value-type="string">
            <text:p>139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376758" office:value-type="string">
            <text:p>376758</text:p>
          </table:table-cell>
          <table:table-cell office:string-value="53242" office:value-type="string">
            <text:p>5324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10655" office:value-type="string">
            <text:p>510655</text:p>
          </table:table-cell>
          <table:table-cell office:string-value="289345" office:value-type="string">
            <text:p>28934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22005" office:value-type="string">
            <text:p>122005</text:p>
          </table:table-cell>
          <table:table-cell office:string-value="367995" office:value-type="string">
            <text:p>36799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50001" office:value-type="string">
            <text:p>250001</text:p>
          </table:table-cell>
          <table:table-cell office:string-value="49999" office:value-type="string">
            <text:p>4999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5000" office:value-type="string">
            <text:p>25000</text:p>
          </table:table-cell>
          <table:table-cell office:string-value="375000" office:value-type="string">
            <text:p>375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28757" office:value-type="string">
            <text:p>28757</text:p>
          </table:table-cell>
          <table:table-cell office:string-value="361243" office:value-type="string">
            <text:p>3612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41044" office:value-type="string">
            <text:p>241044</text:p>
          </table:table-cell>
          <table:table-cell office:string-value="108956" office:value-type="string">
            <text:p>1089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61616" office:value-type="string">
            <text:p>61616</text:p>
          </table:table-cell>
          <table:table-cell office:string-value="338384" office:value-type="string">
            <text:p>33838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65053" office:value-type="string">
            <text:p>865053</text:p>
          </table:table-cell>
          <table:table-cell office:string-value="584947" office:value-type="string">
            <text:p>584947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84103" office:value-type="string">
            <text:p>284103</text:p>
          </table:table-cell>
          <table:table-cell office:string-value="115897" office:value-type="string">
            <text:p>11589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634570" office:value-type="string">
            <text:p>634570</text:p>
          </table:table-cell>
          <table:table-cell office:string-value="315430" office:value-type="string">
            <text:p>31543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000" office:value-type="string">
            <text:p>4000</text:p>
          </table:table-cell>
          <table:table-cell office:string-value="496000" office:value-type="string">
            <text:p>496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5000" office:value-type="string">
            <text:p>25000</text:p>
          </table:table-cell>
          <table:table-cell office:string-value="75000" office:value-type="string">
            <text:p>75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14027" office:value-type="string">
            <text:p>14027</text:p>
          </table:table-cell>
          <table:table-cell office:string-value="75573" office:value-type="string">
            <text:p>755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68919" office:value-type="string">
            <text:p>1768919</text:p>
          </table:table-cell>
          <table:table-cell office:string-value="50081" office:value-type="string">
            <text:p>50081</text:p>
          </table:table-cell>
          <table:table-cell office:string-value="MLZ     " office:value-type="string">
            <text:p>ML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979244" office:value-type="string">
            <text:p>979244</text:p>
          </table:table-cell>
          <table:table-cell office:string-value="120756" office:value-type="string">
            <text:p>120756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5:24:32</meta:creation-date>
    <meta:editing-cycles>1</meta:editing-cycles>
    <dc:language>en</dc:language>
    <dc:creator>ZETHOU-WWEXT03P$</dc:creator>
    <dc:date>2026-08-16T15:24:32</dc:date>
    <meta:editing-duration>PT0.041S</meta:editing-duration>
  </office:meta>
</office:document-meta>
</file>