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06467" office:value-type="string">
            <text:p>306467</text:p>
          </table:table-cell>
          <table:table-cell office:string-value="693533" office:value-type="string">
            <text:p>69353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53600" office:value-type="string">
            <text:p>53600</text:p>
          </table:table-cell>
          <table:table-cell office:string-value="946400" office:value-type="string">
            <text:p>946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58986" office:value-type="string">
            <text:p>58986</text:p>
          </table:table-cell>
          <table:table-cell office:string-value="941014" office:value-type="string">
            <text:p>94101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9741" office:value-type="string">
            <text:p>9741</text:p>
          </table:table-cell>
          <table:table-cell office:string-value="1390259" office:value-type="string">
            <text:p>13902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52400" office:value-type="string">
            <text:p>52400</text:p>
          </table:table-cell>
          <table:table-cell office:string-value="447600" office:value-type="string">
            <text:p>447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5300" office:value-type="string">
            <text:p>65300</text:p>
          </table:table-cell>
          <table:table-cell office:string-value="434700" office:value-type="string">
            <text:p>4347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8100" office:value-type="string">
            <text:p>18100</text:p>
          </table:table-cell>
          <table:table-cell office:string-value="81900" office:value-type="string">
            <text:p>81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6793" office:value-type="string">
            <text:p>406793</text:p>
          </table:table-cell>
          <table:table-cell office:string-value="393207" office:value-type="string">
            <text:p>39320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3045" office:value-type="string">
            <text:p>13045</text:p>
          </table:table-cell>
          <table:table-cell office:string-value="51955" office:value-type="string">
            <text:p>5195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50370" office:value-type="string">
            <text:p>50370</text:p>
          </table:table-cell>
          <table:table-cell office:string-value="340630" office:value-type="string">
            <text:p>34063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30959" office:value-type="string">
            <text:p>530959</text:p>
          </table:table-cell>
          <table:table-cell office:string-value="369041" office:value-type="string">
            <text:p>369041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58" office:value-type="string">
            <text:p>3358</text:p>
          </table:table-cell>
          <table:table-cell office:string-value="170642" office:value-type="string">
            <text:p>17064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46918" office:value-type="string">
            <text:p>246918</text:p>
          </table:table-cell>
          <table:table-cell office:string-value="153082" office:value-type="string">
            <text:p>153082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6766" office:value-type="string">
            <text:p>276766</text:p>
          </table:table-cell>
          <table:table-cell office:string-value="223234" office:value-type="string">
            <text:p>2232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733" office:value-type="string">
            <text:p>201733</text:p>
          </table:table-cell>
          <table:table-cell office:string-value="224267" office:value-type="string">
            <text:p>22426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7800" office:value-type="string">
            <text:p>37800</text:p>
          </table:table-cell>
          <table:table-cell office:string-value="212200" office:value-type="string">
            <text:p>212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32810" office:value-type="string">
            <text:p>132810</text:p>
          </table:table-cell>
          <table:table-cell office:string-value="517190" office:value-type="string">
            <text:p>51719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600714" office:value-type="string">
            <text:p>600714</text:p>
          </table:table-cell>
          <table:table-cell office:string-value="1399286" office:value-type="string">
            <text:p>1399286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840" office:value-type="string">
            <text:p>3840</text:p>
          </table:table-cell>
          <table:table-cell office:string-value="6160" office:value-type="string">
            <text:p>616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83228" office:value-type="string">
            <text:p>183228</text:p>
          </table:table-cell>
          <table:table-cell office:string-value="1216772" office:value-type="string">
            <text:p>121677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56370" office:value-type="string">
            <text:p>56370</text:p>
          </table:table-cell>
          <table:table-cell office:string-value="543630" office:value-type="string">
            <text:p>54363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36570" office:value-type="string">
            <text:p>236570</text:p>
          </table:table-cell>
          <table:table-cell office:string-value="263430" office:value-type="string">
            <text:p>26343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70106" office:value-type="string">
            <text:p>170106</text:p>
          </table:table-cell>
          <table:table-cell office:string-value="329894" office:value-type="string">
            <text:p>32989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80479" office:value-type="string">
            <text:p>80479</text:p>
          </table:table-cell>
          <table:table-cell office:string-value="669521" office:value-type="string">
            <text:p>66952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3451" office:value-type="string">
            <text:p>153451</text:p>
          </table:table-cell>
          <table:table-cell office:string-value="214549" office:value-type="string">
            <text:p>21454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2000" office:value-type="string">
            <text:p>32000</text:p>
          </table:table-cell>
          <table:table-cell office:string-value="468000" office:value-type="string">
            <text:p>468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2744" office:value-type="string">
            <text:p>22744</text:p>
          </table:table-cell>
          <table:table-cell office:string-value="477256" office:value-type="string">
            <text:p>47725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315560" office:value-type="string">
            <text:p>315560</text:p>
          </table:table-cell>
          <table:table-cell office:string-value="314440" office:value-type="string">
            <text:p>3144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0696" office:value-type="string">
            <text:p>650696</text:p>
          </table:table-cell>
          <table:table-cell office:string-value="459304" office:value-type="string">
            <text:p>45930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6:40:55</meta:creation-date>
    <meta:editing-cycles>1</meta:editing-cycles>
    <dc:language>en</dc:language>
    <dc:creator>ZETHOU-WWEXT03P$</dc:creator>
    <dc:date>2026-08-16T16:40:56</dc:date>
    <meta:editing-duration>PT0.092S</meta:editing-duration>
  </office:meta>
</office:document-meta>
</file>